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Roboto" svg:font-family="Roboto, Aria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.499cm" style:contextual-spacing="false" fo:text-align="center" style:justify-single-word="false" fo:orphans="2" fo:widows="2" fo:text-indent="0cm" style:auto-text-indent="false"/>
      <style:text-properties fo:font-variant="normal" fo:text-transform="none" fo:color="#000000" style:font-name="Roboto" fo:font-size="15pt" fo:letter-spacing="normal" fo:font-style="normal" fo:font-weight="bold" officeooo:paragraph-rsid="001cc3dd"/>
    </style:style>
    <style:style style:name="P2" style:family="paragraph" style:parent-style-name="Standard">
      <style:paragraph-properties fo:margin-left="0cm" fo:margin-right="0cm" fo:margin-top="0cm" fo:margin-bottom="0cm" style:contextual-spacing="false" fo:orphans="2" fo:widows="2" fo:text-indent="0cm" style:auto-text-indent="false"/>
      <style:text-properties fo:font-variant="normal" fo:text-transform="none" fo:color="#000000" style:font-name="Roboto" fo:font-size="10.5pt" fo:letter-spacing="normal" fo:font-style="normal" fo:font-weight="normal" officeooo:paragraph-rsid="001cc3dd"/>
    </style:style>
    <style:style style:name="P3" style:family="paragraph" style:parent-style-name="Standard">
      <style:paragraph-properties fo:margin-left="0cm" fo:margin-right="0cm" fo:margin-top="0cm" fo:margin-bottom="0cm" style:contextual-spacing="false" fo:orphans="2" fo:widows="2" fo:text-indent="0cm" style:auto-text-indent="false" fo:padding="0cm" fo:border="none"/>
      <style:text-properties fo:font-variant="normal" fo:text-transform="none" fo:color="#000000" style:font-name="Roboto" fo:font-size="10.5pt" fo:letter-spacing="normal" fo:font-style="normal" fo:font-weight="normal" fo:background-color="#ffffff"/>
    </style:style>
    <style:style style:name="P4" style:family="paragraph" style:parent-style-name="Standard">
      <style:paragraph-properties fo:margin-left="0cm" fo:margin-right="0cm" fo:margin-top="0cm" fo:margin-bottom="0cm" style:contextual-spacing="false" fo:orphans="2" fo:widows="2" fo:text-indent="0cm" style:auto-text-indent="false" fo:padding="0cm" fo:border="none"/>
      <style:text-properties fo:font-variant="normal" fo:text-transform="none" fo:color="#000000" style:font-name="Roboto" fo:font-size="10.5pt" fo:letter-spacing="normal" fo:font-style="normal" fo:font-weight="normal" officeooo:paragraph-rsid="001cf188" fo:background-color="#ffffff"/>
    </style:style>
    <style:style style:name="P5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2" fo:widows="2" fo:text-indent="0cm" style:auto-text-indent="false" fo:padding="0cm" fo:border="none"/>
      <style:text-properties fo:font-variant="normal" fo:text-transform="none" fo:color="#000000" style:font-name="Roboto" fo:font-size="15pt" fo:letter-spacing="normal" fo:font-style="normal" fo:font-weight="bold" officeooo:paragraph-rsid="001cf188" fo:background-color="#ffffff"/>
    </style:style>
    <style:style style:name="P6" style:family="paragraph" style:parent-style-name="Text_20_body">
      <style:paragraph-properties fo:margin-left="0cm" fo:margin-right="0cm" fo:margin-top="0cm" fo:margin-bottom="0cm" style:contextual-spacing="false" fo:orphans="2" fo:widows="2" fo:text-indent="0cm" style:auto-text-indent="false" fo:padding="0cm" fo:border="none"/>
    </style:style>
    <style:style style:name="P7" style:family="paragraph" style:parent-style-name="Text_20_body">
      <style:paragraph-properties fo:margin-left="0cm" fo:margin-right="0cm" fo:margin-top="0cm" fo:margin-bottom="0cm" style:contextual-spacing="false" fo:orphans="2" fo:widows="2" fo:text-indent="0cm" style:auto-text-indent="false" fo:padding="0cm" fo:border="none"/>
      <style:text-properties fo:color="#000000" fo:background-color="#ffffff"/>
    </style:style>
    <style:style style:name="T1" style:family="text">
      <style:text-properties style:text-line-through-style="none" style:text-underline-style="none" style:text-blinking="false"/>
    </style:style>
    <style:style style:name="T2" style:family="text">
      <style:text-properties style:text-line-through-style="none" style:text-underline-style="none" fo:font-weight="bold" style:text-blinking="false" style:font-weight-asian="bold" style:font-weight-complex="bold"/>
    </style:style>
    <style:style style:name="T3" style:family="text">
      <style:text-properties style:text-line-through-style="none" fo:language="ru" fo:country="RU" style:text-underline-style="none" officeooo:rsid="001cc3dd" style:text-blinking="false" style:font-size-asian="15pt" style:font-weight-asian="bold" style:font-size-complex="15pt" style:font-weight-complex="bold"/>
    </style:style>
    <style:style style:name="T4" style:family="text">
      <style:text-properties style:text-line-through-style="none" fo:language="ru" fo:country="RU" style:text-underline-style="none" officeooo:rsid="001cf188" style:text-blinking="false" style:font-size-asian="15pt" style:font-weight-asian="bold" style:font-size-complex="15pt" style:font-weight-complex="bold"/>
    </style:style>
    <style:style style:name="T5" style:family="text">
      <style:text-properties style:text-line-through-style="none" fo:font-size="10.5pt" style:text-underline-style="none" style:text-blinking="false" style:font-weight-asian="bold" style:font-weight-complex="bold"/>
    </style:style>
    <style:style style:name="T6" style:family="text">
      <style:text-properties fo:color="#3763c2" style:text-line-through-style="none" style:text-underline-style="none" style:text-blinking="false"/>
    </style:style>
    <style:style style:name="T7" style:family="text">
      <style:text-properties fo:font-variant="normal" fo:text-transform="none" fo:color="#000000" style:font-name="Roboto" fo:font-size="10.5pt" fo:letter-spacing="normal" fo:font-style="normal" fo:font-weight="normal"/>
    </style:style>
    <style:style style:name="T8" style:family="text">
      <style:text-properties fo:font-variant="normal" fo:text-transform="none" fo:color="#000000" style:font-name="Roboto" fo:font-size="10.5pt" fo:letter-spacing="normal" fo:font-style="normal" fo:font-weight="normal" fo:background-color="#000000"/>
    </style:style>
    <style:style style:name="T9" style:family="text">
      <style:text-properties fo:font-variant="normal" fo:text-transform="none" fo:color="#000000" style:font-name="Roboto" fo:font-size="10.5pt" fo:letter-spacing="normal" fo:font-style="normal" fo:font-weight="normal" fo:background-color="#ffffff"/>
    </style:style>
    <style:style style:name="T10" style:family="text">
      <style:text-properties fo:font-variant="normal" fo:text-transform="none" fo:color="#000000" style:text-line-through-style="none" style:font-name="Roboto" fo:font-size="10.5pt" fo:letter-spacing="normal" fo:font-style="normal" style:text-underline-style="none" fo:font-weight="normal" style:text-blinking="false" fo:background-color="#ffffff"/>
    </style:style>
    <style:style style:name="T11" style:family="text">
      <style:text-properties fo:font-variant="normal" fo:text-transform="none" fo:color="#3763c2" style:text-line-through-style="none" style:font-name="Roboto" fo:font-size="10.5pt" fo:letter-spacing="normal" fo:font-style="normal" style:text-underline-style="none" fo:font-weight="normal" style:text-blinking="false"/>
    </style:style>
    <style:style style:name="T12" style:family="text">
      <style:text-properties fo:font-variant="normal" fo:text-transform="none" fo:color="#3763c2" style:text-line-through-style="none" style:font-name="Roboto" fo:font-size="10.5pt" fo:letter-spacing="normal" fo:font-style="normal" style:text-underline-style="none" fo:font-weight="normal" style:text-blinking="false" fo:background-color="#000000"/>
    </style:style>
    <style:style style:name="T13" style:family="text">
      <style:text-properties fo:font-variant="normal" fo:text-transform="none" fo:color="#3763c2" style:text-line-through-style="none" style:font-name="Roboto" fo:font-size="10.5pt" fo:letter-spacing="normal" fo:font-style="normal" style:text-underline-style="none" fo:font-weight="normal" style:text-blinking="false" fo:background-color="#ffffff"/>
    </style:style>
    <style:style style:name="T14" style:family="text">
      <style:text-properties fo:font-variant="normal" fo:text-transform="none" style:text-line-through-style="none" style:font-name="Roboto" fo:font-size="10.5pt" fo:letter-spacing="normal" fo:font-style="normal" style:text-underline-style="none" fo:font-weight="normal" style:text-blinking="false"/>
    </style:style>
    <style:style style:name="T15" style:family="text">
      <style:text-properties fo:font-variant="normal" fo:text-transform="none" style:text-line-through-style="none" style:font-name="Roboto" fo:font-size="10.5pt" fo:letter-spacing="normal" fo:font-style="normal" style:text-underline-style="none" fo:font-weight="normal" style:text-blinking="false" fo:background-color="#ffffff"/>
    </style:style>
    <style:style style:name="T16" style:family="text">
      <style:text-properties fo:font-variant="normal" fo:text-transform="none" style:text-line-through-style="none" style:font-name="Roboto" fo:font-size="10.5pt" fo:letter-spacing="normal" fo:font-style="normal" style:text-underline-style="none" style:text-blinking="false"/>
    </style:style>
    <style:style style:name="T17" style:family="text">
      <style:text-properties fo:font-variant="normal" fo:text-transform="none" style:text-line-through-style="none" style:font-name="Roboto" fo:font-size="10.5pt" fo:letter-spacing="normal" fo:font-style="normal" style:text-underline-style="none" style:text-blinking="false" style:font-weight-asian="bold" style:font-weight-complex="bold"/>
    </style:style>
    <style:style style:name="T18" style:family="text">
      <style:text-properties fo:font-variant="normal" fo:text-transform="none" style:font-name="Roboto" fo:font-size="10.5pt" fo:letter-spacing="normal" fo:font-style="normal" fo:font-weight="normal" fo:background-color="#ffffff"/>
    </style:style>
    <style:style style:name="T19" style:family="text">
      <style:text-properties officeooo:rsid="001cc3dd"/>
    </style:style>
    <style:style style:name="T20" style:family="text">
      <style:text-properties fo:font-weight="bold" style:font-weight-asian="bold" style:font-weight-complex="bold"/>
    </style:style>
    <style:style style:name="T21" style:family="text">
      <style:text-properties fo:language="ru" fo:country="RU" officeooo:rsid="001cc3dd" style:font-size-asian="15pt" style:font-weight-asian="bold" style:font-size-complex="15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21">Расписание экзаменов ЕГЭ 11 класс</text:span></text:p>
      <text:p text:style-name="P2"><text:span text:style-name="T20">Основной период</text:span> </text:p>
      <text:p text:style-name="P2">26 мая (четверг) – география, литература, химия; </text:p>
      <text:p text:style-name="P2">30 мая (понедельник) – русский язык;</text:p>
      <text:p text:style-name="P2"><text:s/>31 мая (вторник) – русский язык; </text:p>
      <text:p text:style-name="P2">2 июня (четверг) – ЕГЭ по математике профильного уровня; </text:p>
      <text:p text:style-name="P2">3 июня (пятница) – ЕГЭ по математике базового уровня;</text:p>
      <text:p text:style-name="P2"><text:s/>6 июня (понедельник) – история, физика;</text:p>
      <text:p text:style-name="P2"><text:s/>9 июня (четверг) – обществознание;</text:p>
      <text:p text:style-name="P2"><text:s/>14 июня (вторник) – иностранные языки (за исключением раздела «Говорение»), биология;</text:p>
      <text:p text:style-name="P2"><text:s/>16 июня (четверг) – иностранные языки (раздел «Говорение»); </text:p>
      <text:p text:style-name="P2">17 июня (пятница) – иностранные языки (раздел «Говорение»); </text:p>
      <text:p text:style-name="P2">20 июня (понедельник) – информатика; </text:p>
      <text:p text:style-name="P2">21 июня (вторник) – информатика; </text:p>
      <text:p text:style-name="P2"><text:span text:style-name="T20">Резервные дни</text:span> 23 июня (четверг) – русский язык; </text:p>
      <text:p text:style-name="P2">24 июня (пятница) – география, литература, иностранные языки (раздел «Говорение»);</text:p>
      <text:p text:style-name="P2"><text:s/>27 июня (понедельник) – ЕГЭ по математике базового уровня, ЕГЭ по математике профильного уровня;</text:p>
      <text:p text:style-name="P2"><text:s/>28 июня (вторник) – иностранные языки (за исключением раздела «Говорение»), биология, информатика; </text:p>
      <text:p text:style-name="P2">29 июня (среда) – обществознание, химия; </text:p>
      <text:p text:style-name="P2">30 июня (четверг) – история, физика; </text:p>
      <text:p text:style-name="P2">2 июля (суббота) – по всем учебным предметам; </text:p>
      <text:p text:style-name="P2">  <text:span text:style-name="T20">Дополнительный период</text:span> </text:p>
      <text:p text:style-name="P2">5 сентября (понедельник) – ЕГЭ по математике базового уровня; </text:p>
      <text:p text:style-name="P2">8 сентября (четверг) – русский язык. </text:p>
      <text:p text:style-name="P2"><text:span text:style-name="T20"><text:s/>Продолжительность ЕГЭ </text:span>по математике профильного уровня, физике, литературе, информатике и информационно-коммуникационным технологиям (ИКТ), биологии составляет 3 часа 55 минут (235 минут); </text:p>
      <text:p text:style-name="P2">по русскому языку, химии – 3 часа 30 минут (210 минут);</text:p>
      <text:p text:style-name="P2"><text:s/>по иностранным языкам (английский, французский, немецкий, испанский) (за исключением раздела «Говорение») – 3 часа 10 минут (190 минут);</text:p>
      <text:p text:style-name="P2"><text:s/>по математике базового уровня, обществознанию, истории, географии, китайскому языку (за исключением раздела «Говорение») – 3 часа (180 минут); </text:p>
      <text:p text:style-name="P2">по иностранным языкам (английский, французский, немецкий, испанский) (раздел «Говорение») – 17 минут; </text:p>
      <text:p text:style-name="P2">по китайскому языку (раздел «Говорение») – 14 минут; </text:p>
      <text:p text:style-name="P2"><text:span text:style-name="T20">Допускается использование участником экзаменов следующих средств</text:span> → по математике – линейка, не содержащая справочной информации (далее – линейка), для построения чертежей и рисунков; → по физике – линейка для построения графиков, оптических и электрических схем; непрограммируемый калькулятор, обеспечивающий выполнение арифметических вычислений (сложение, вычитание, умножение, деление, извлечение корня) и вычисление тригонометрических функций (sin, cos, tg, ctg, arcsin, arccos, arctg), а также не осуществляющий функций средства связи, хранилища базы данных и не имеющий доступ к сетям передачи данных (в том числе к информационно-телекоммуникационной сети «Интернет») (далее – непрограммируемый калькулятор); → по химии – непрограммируемый калькулятор; периодическая система химических элементов Д.И. Менделеева; таблица растворимости солей, кислот и оснований в воде; электрохимический ряд напряжений металлов; → по географии – линейка для измерения расстояний по топографической карте; транспортир, не содержащий справочной информации, для определения азимутов по топографической карте; непрограммируемый калькулятор; → по иностранным языкам – технические средства, обеспечивающие воспроизведение аудиозаписей, содержащихся на электронных носителях, для выполнения заданий раздела «Аудирование» КИМ ЕГЭ; компьютерная техника, не имеющая доступ к информационно-телекоммуникационной сети «Интернет»; аудиогарнитура для выполнения заданий раздела «Говорение» КИМ ЕГЭ; → по информатике и информационно-коммуникационным технологиям (ИКТ) – компьютерная техника, не имеющая доступ к информационно-телекоммуникационной сети «Интернет»; → по литературе – орфографический словарь, позволяющий устанавливать нормативное написание слов и определять значения лексической единицы. В день проведения ЕГЭ на средствах обучения и воспитания не допускается делать пометки, относящиеся к содержанию заданий КИМ ЕГЭ по учебным предметам.</text:p>
      <text:p text:style-name="P6"><text:a xlink:type="simple" xlink:href="https://4ege.ru/novosti-ege/62856-raspisanie-ege-2022.html"><text:span text:style-name="T11"/></text:a></text:p>
      <text:p text:style-name="P6"><text:span text:style-name="T11"/></text:p>
      <text:p text:style-name="P6"><text:span text:style-name="T11"/></text:p>
      <text:p text:style-name="P3"><text:soft-page-break/><text:span text:style-name="T14"/></text:p>
      <text:p text:style-name="P5"><text:span text:style-name="T3">Расписание экзаменов </text:span><text:span text:style-name="T4">О</text:span><text:span text:style-name="T3">ГЭ </text:span><text:span text:style-name="T4">9</text:span><text:span text:style-name="T3"> клас</text:span><text:span text:style-name="T4">с</text:span></text:p>
      <text:p text:style-name="P5"><text:span text:style-name="T5">Основной период </text:span></text:p>
      <text:p text:style-name="P4"><text:span text:style-name="T1">20 мая (пятница) – иностранные языки; </text:span></text:p>
      <text:p text:style-name="P4"><text:span text:style-name="T1">21 мая (суббота) – иностранные языки; </text:span></text:p>
      <text:p text:style-name="P4"><text:span text:style-name="T1">24 мая (вторник) – математика; </text:span></text:p>
      <text:p text:style-name="P4"><text:span text:style-name="T1">27 мая (пятница) – обществознание; </text:span></text:p>
      <text:p text:style-name="P4"><text:span text:style-name="T1">1 июня (среда) – история, физика, биология, химия; </text:span></text:p>
      <text:p text:style-name="P4"><text:span text:style-name="T1">7 июня (вторник) – биология, информатика, география, химия; </text:span></text:p>
      <text:p text:style-name="P4"><text:span text:style-name="T1">10 июня (пятница) – литература, физика, информатика, география;</text:span></text:p>
      <text:p text:style-name="P4"><text:span text:style-name="T1"><text:s/>15 июня (среда) – русский язык; </text:span></text:p>
      <text:p text:style-name="P4"><text:span text:style-name="T2">Резервные дни</text:span><text:span text:style-name="T1"> 27 июня (понедельник) – по всем учебным предметам (кроме русского языка и математики);</text:span></text:p>
      <text:p text:style-name="P4"><text:span text:style-name="T1"><text:s/>28 июня (вторник) – русский язык; </text:span></text:p>
      <text:p text:style-name="P4"><text:span text:style-name="T1">29 июня (среда) – по всем учебным предметам (кроме русского языка и математики); </text:span></text:p>
      <text:p text:style-name="P4"><text:span text:style-name="T1">30 июня (четверг) – математика; </text:span></text:p>
      <text:p text:style-name="P4"><text:span text:style-name="T1">1 июля (пятница) – по всем учебным предметам;</text:span></text:p>
      <text:p text:style-name="P4"><text:span text:style-name="T1"><text:s/>2 июля (суббота) – по всем учебным предметам; </text:span></text:p>
      <text:p text:style-name="P4"><text:span text:style-name="T2"><text:s/>Дополнительный период </text:span><text:span text:style-name="T1">5 сентября (понедельник) – математика;</text:span></text:p>
      <text:p text:style-name="P4"><text:span text:style-name="T1"><text:s/>8 сентября (четверг) – русский язык;</text:span></text:p>
      <text:p text:style-name="P4"><text:span text:style-name="T1"><text:s/>12 сентября (понедельник) – история, биология, физика, география;</text:span></text:p>
      <text:p text:style-name="P4"><text:span text:style-name="T1"><text:s/>15 сентября (четверг) – обществознание, химия, информатика, литература, иностранные языки. </text:span><text:span text:style-name="T2">Резервные дни</text:span><text:span text:style-name="T1"> 20 сентября (вторник) – математика;</text:span></text:p>
      <text:p text:style-name="P4"><text:span text:style-name="T1"><text:s/>21 сентября (среда) – русский язык; </text:span></text:p>
      <text:p text:style-name="P4"><text:span text:style-name="T1">22 сентября (четверг) – по всем учебным предметам (кроме русского языка и математики); </text:span></text:p>
      <text:p text:style-name="P4"><text:span text:style-name="T1">23 сентября (пятница) – по всем учебным предметам (кроме русского языка и математики); </text:span></text:p>
      <text:p text:style-name="P4"><text:span text:style-name="T1">24 сентября (суббота) – по всем учебным предметам; </text:span></text:p>
      <text:p text:style-name="P4"><text:span text:style-name="T1">ОГЭ по всем учебным предметам начинается в 10.00 по местному времени. Продолжительность ОГЭ по математике, русскому языку, литературе составляет 3 часа 55 минут (235 минут); по физике, обществознанию, истории, биологии, химии – 3 часа (180 минут); по информатике и информационно-коммуникационным технологиям (ИКТ), географии – 2 часа 30 минут (150 минут); иностранным языкам (английский, французский, немецкий, испанский) (кроме раздела «Говорение») – 2 часа (120 минут); по иностранным языкам (английский, французский, немецкий, испанский) (раздел «Говорение») – 15 минут; Допускается использование участником экзаменов следующих средств: → по русскому языку – орфографический словарь, позволяющий устанавливать нормативное написание слов; → по математике – линейка, не содержащая справочной информации (далее – линейка), для построения чертежей и рисунков; справочные материалы, содержащие основные формулы курса математики образовательной программы основного общего образования; → по физике – линейка для построения графиков, оптических и электрических схем; непрограммируемый калькулятор, обеспечивающий выполнение арифметических вычислений (сложение, вычитание, умножение, деление, извлечение корня) и вычисление тригонометрических функций (sin, cos, tg, ctg, arcsin, arccos, arctg), а также не осуществляющий функций средства связи, хранилища базы данных и не имеющий доступ к сетям передачи данных (в том числе к информационно-телекоммуникационной сети «Интернет») (далее – непрограммируемый калькулятор); лабораторное оборудование для выполнения экспериментального задания по проведению измерения физических величин; → по химии – непрограммируемый калькулятор; лабораторное оборудование для проведения химических опытов, предусмотренных заданиями; Периодическая система химических элементов Д.И. Менделеева; таблица растворимости солей, кислот и оснований в воде; электрохимический ряд напряжений металлов; → по биологии – линейка для проведения измерений при выполнении заданий с рисунками; непрограммируемый калькулятор; → по литературе – орфографический словарь, позволяющий устанавливать нормативное написание слов и определять значения лексической единицы; полные тексты художественных произведений, а также сборники лирики; → по географии – линейка для измерения расстояний по топографической карте; непрограммируемый калькулятор; географические атласы для 7-9 классов для решения практических заданий; → по иностранным языкам – технические средства, обеспечивающие воспроизведение аудиозаписей, содержащихся на электронных носителях, для выполнения заданий раздела «Аудирование» КИМ ОГЭ; компьютерная техника, не имеющая доступ к информационно-телекоммуникационной сети «Интернет»; аудиогарнитура для выполнения заданий раздела «Говорение» КИМ ОГЭ; → по информатике и информационно-коммуникационным технологиям (ИКТ) – компьютерная техника, не имеющая доступ к информационно-телекоммуникационной сети «Интернет». В день проведения ОГЭ на средствах обучения и воспитания не допускается делать пометки, относящиеся к содержанию заданий КИМ ОГЭ по учебным предметам.</text:span></text:p>
      <text:p text:style-name="P6"><text:span text:style-name="T9">Читать далее: </text:span><text:a xlink:type="simple" xlink:href="https://4ege.ru/gia-in-9/62855-raspisanie-oge-2022.html"><text:span text:style-name="T10">https://4ege.ru/gia-in-9/62855-raspisanie-oge-2022.html</text:span></text:a></text:p>
      <text:p text:style-name="P7"><text:soft-page-break/><text:span text:style-name="T1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Roboto" svg:font-family="Roboto, Aria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0.847cm" fo:margin-bottom="0.808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35S</meta:editing-duration>
    <meta:editing-cycles>3</meta:editing-cycles>
    <meta:generator>LibreOffice/4.0.1.2$Windows_x86 LibreOffice_project/84102822e3d61eb989ddd325abf1ac077904985</meta:generator>
    <dc:date>2022-01-18T18:12:40.75</dc:date>
    <meta:print-date>2022-01-18T18:01:50.12</meta:print-date>
    <meta:document-statistic meta:table-count="0" meta:image-count="0" meta:object-count="0" meta:page-count="3" meta:paragraph-count="57" meta:word-count="979" meta:character-count="8261" meta:non-whitespace-character-count="7210"/>
    <meta:user-defined meta:name="Info 1"/>
    <meta:user-defined meta:name="Info 2"/>
    <meta:user-defined meta:name="Info 3"/>
    <meta:user-defined meta:name="Info 4"/>
  </office:meta>
</office:document-meta>
</file>