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office:version="1.2">
  <office:scripts/>
  <office:font-face-decls>
    <style:font-face style:name="Montserrat" svg:font-family="Montserrat, sans-serif"/>
    <style:font-face style:name="Open Sans" svg:font-family="'Open Sans', Arial, sans-serif"/>
    <style:font-face style:name="OpenSymbol" svg:font-family="OpenSymbol"/>
    <style:font-face style:name="Roboto" svg:font-family="Roboto, Aria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Таблица1" style:family="table">
      <style:table-properties style:width="17cm" table:align="margins"/>
    </style:style>
    <style:style style:name="Таблица1.A" style:family="table-column">
      <style:table-column-properties style:column-width="5.667cm" style:rel-column-width="21845*"/>
    </style:style>
    <style:style style:name="Таблица1.A1" style:family="table-cell">
      <style:table-cell-properties fo:padding="0.097cm" fo:border-left="0.05pt solid #000000" fo:border-right="none" fo:border-top="0.05pt solid #000000" fo:border-bottom="0.05pt solid #000000"/>
    </style:style>
    <style:style style:name="Таблица1.C1" style:family="table-cell">
      <style:table-cell-properties fo:padding="0.097cm" fo:border="0.05pt solid #000000"/>
    </style:style>
    <style:style style:name="Таблица1.A2" style:family="table-cell">
      <style:table-cell-properties fo:padding="0.097cm" fo:border-left="0.05pt solid #000000" fo:border-right="none" fo:border-top="none" fo:border-bottom="0.05pt solid #000000"/>
    </style:style>
    <style:style style:name="Таблица1.C2" style:family="table-cell">
      <style:table-cell-properties fo:padding="0.097cm" fo:border-left="0.05pt solid #000000" fo:border-right="0.05pt solid #000000" fo:border-top="none" fo:border-bottom="0.05pt solid #000000"/>
    </style:style>
    <style:style style:name="P1" style:family="paragraph" style:parent-style-name="Standard">
      <style:paragraph-properties fo:text-align="center" style:justify-single-word="false"/>
      <style:text-properties fo:font-size="16pt" fo:language="ru" fo:country="RU" fo:font-weight="bold" officeooo:paragraph-rsid="00192c16" style:font-size-asian="16pt" style:font-weight-asian="bold" style:font-size-complex="16pt" style:font-weight-complex="bold"/>
    </style:style>
    <style:style style:name="P2" style:family="paragraph" style:parent-style-name="Standard">
      <style:paragraph-properties fo:text-align="center" style:justify-single-word="false"/>
      <style:text-properties fo:font-size="16pt" fo:language="ru" fo:country="RU" fo:font-weight="bold" officeooo:paragraph-rsid="001ae198" style:font-size-asian="16pt" style:font-weight-asian="bold" style:font-size-complex="16pt" style:font-weight-complex="bold"/>
    </style:style>
    <style:style style:name="P3" style:family="paragraph" style:parent-style-name="Standard">
      <style:paragraph-properties fo:text-align="justify" style:justify-single-word="false"/>
      <style:text-properties fo:font-size="16pt" fo:language="ru" fo:country="RU" fo:font-weight="bold" officeooo:paragraph-rsid="00192c16" style:font-size-asian="16pt" style:font-weight-asian="bold" style:font-size-complex="16pt" style:font-weight-complex="bold"/>
    </style:style>
    <style:style style:name="P4" style:family="paragraph" style:parent-style-name="Standard">
      <style:paragraph-properties fo:margin-left="0cm" fo:margin-right="0cm" fo:text-indent="0cm" style:auto-text-indent="false"/>
    </style:style>
    <style:style style:name="P5" style:family="paragraph" style:parent-style-name="Standard">
      <style:paragraph-properties fo:margin-left="0cm" fo:margin-right="0cm" fo:orphans="2" fo:widows="2" fo:text-indent="0cm" style:auto-text-indent="false"/>
    </style:style>
    <style:style style:name="P6" style:family="paragraph" style:parent-style-name="Standard">
      <style:paragraph-properties fo:margin-left="0cm" fo:margin-right="0cm" fo:orphans="2" fo:widows="2" fo:text-indent="0cm" style:auto-text-indent="false"/>
      <style:text-properties fo:font-variant="normal" fo:text-transform="none" fo:color="#000000" style:font-name="Roboto" fo:font-size="10.5pt" fo:letter-spacing="normal" fo:font-style="normal" fo:font-weight="normal"/>
    </style:style>
    <style:style style:name="P7" style:family="paragraph" style:parent-style-name="Standard">
      <style:paragraph-properties fo:margin-left="0cm" fo:margin-right="0cm" fo:text-align="center" style:justify-single-word="false" fo:orphans="2" fo:widows="2" fo:text-indent="0cm" style:auto-text-indent="false"/>
      <style:text-properties fo:font-variant="normal" fo:text-transform="none" fo:color="#000000" style:font-name="Roboto" fo:font-size="18pt" fo:letter-spacing="normal" fo:font-style="normal" fo:font-weight="normal" officeooo:paragraph-rsid="001b39d9" style:font-size-asian="18pt" style:font-size-complex="18pt"/>
    </style:style>
    <style:style style:name="P8"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style:font-name="Roboto" fo:font-size="18pt" fo:letter-spacing="normal" fo:font-style="normal" fo:font-weight="normal" officeooo:paragraph-rsid="001b39d9" style:font-size-asian="18pt" style:font-size-complex="18pt"/>
    </style:style>
    <style:style style:name="P9" style:family="paragraph" style:parent-style-name="Standard">
      <style:paragraph-properties fo:margin-left="0cm" fo:margin-right="0cm" fo:text-align="justify" style:justify-single-word="false" fo:orphans="2" fo:widows="2" fo:text-indent="0cm" style:auto-text-indent="false"/>
    </style:style>
    <style:style style:name="P10" style:family="paragraph" style:parent-style-name="Standard">
      <style:paragraph-properties fo:margin-left="0cm" fo:margin-right="0cm" fo:margin-top="0cm" fo:margin-bottom="0.499cm" style:contextual-spacing="false" fo:orphans="2" fo:widows="2" fo:text-indent="0cm" style:auto-text-indent="false"/>
      <style:text-properties fo:font-variant="normal" fo:text-transform="none" style:font-name="Montserrat" fo:font-size="10.5pt" fo:letter-spacing="normal" fo:font-style="normal" fo:font-weight="bold"/>
    </style:style>
    <style:style style:name="P11" style:family="paragraph" style:parent-style-name="Text_20_body" style:list-style-name="L2">
      <style:paragraph-properties fo:margin-top="0cm" fo:margin-bottom="0cm" style:contextual-spacing="false" fo:orphans="2" fo:widows="2"/>
      <style:text-properties fo:font-variant="normal" fo:text-transform="none" fo:color="#444444" style:font-name="Montserrat" fo:font-size="10.5pt" fo:letter-spacing="normal" fo:font-style="normal" fo:font-weight="normal"/>
    </style:style>
    <style:style style:name="P12" style:family="paragraph" style:parent-style-name="Text_20_body" style:list-style-name="L3">
      <style:paragraph-properties fo:margin-top="0cm" fo:margin-bottom="0cm" style:contextual-spacing="false" fo:orphans="2" fo:widows="2"/>
      <style:text-properties fo:font-variant="normal" fo:text-transform="none" fo:color="#444444" style:font-name="Montserrat" fo:font-size="10.5pt" fo:letter-spacing="normal" fo:font-style="normal" fo:font-weight="normal"/>
    </style:style>
    <style:style style:name="P13" style:family="paragraph" style:parent-style-name="Text_20_body" style:list-style-name="L4">
      <style:paragraph-properties fo:margin-top="0cm" fo:margin-bottom="0cm" style:contextual-spacing="false" fo:orphans="2" fo:widows="2"/>
      <style:text-properties fo:font-variant="normal" fo:text-transform="none" fo:color="#444444" style:font-name="Montserrat" fo:font-size="10.5pt" fo:letter-spacing="normal" fo:font-style="normal" fo:font-weight="normal"/>
    </style:style>
    <style:style style:name="P14" style:family="paragraph" style:parent-style-name="Text_20_body">
      <style:paragraph-properties fo:margin-left="0cm" fo:margin-right="0cm" fo:margin-top="0cm" fo:margin-bottom="0cm" style:contextual-spacing="false" fo:orphans="2" fo:widows="2" fo:text-indent="0cm" style:auto-text-indent="false"/>
      <style:text-properties fo:font-variant="normal" fo:text-transform="none" fo:color="#444444" style:font-name="Montserrat" fo:font-size="10.5pt" fo:letter-spacing="normal" fo:font-style="normal" fo:font-weight="bold"/>
    </style:style>
    <style:style style:name="P15" style:family="paragraph" style:parent-style-name="Text_20_body">
      <style:paragraph-properties fo:margin-left="0cm" fo:margin-right="0cm" fo:margin-top="0cm" fo:margin-bottom="0cm" style:contextual-spacing="false" fo:orphans="2" fo:widows="2" fo:text-indent="0cm" style:auto-text-indent="false"/>
    </style:style>
    <style:style style:name="P16" style:family="paragraph" style:parent-style-name="Text_20_body">
      <style:paragraph-properties fo:margin-left="0cm" fo:margin-right="0cm" fo:margin-top="0cm" fo:margin-bottom="0cm" style:contextual-spacing="false" fo:line-height="155%" fo:text-indent="0cm" style:auto-text-indent="false" fo:padding="0cm" fo:border="none"/>
      <style:text-properties fo:color="#000000" style:font-name="Open Sans" fo:font-size="13.5pt" fo:font-weight="normal"/>
    </style:style>
    <style:style style:name="P17" style:family="paragraph" style:parent-style-name="Text_20_body">
      <style:paragraph-properties fo:margin-left="0cm" fo:margin-right="0cm" fo:margin-top="0cm" fo:margin-bottom="0cm" style:contextual-spacing="false" fo:line-height="100%" fo:text-indent="0cm" style:auto-text-indent="false" fo:padding="0cm" fo:border="none"/>
      <style:text-properties fo:color="#000000" style:font-name="Open Sans" fo:font-size="13.5pt" fo:font-weight="normal"/>
    </style:style>
    <style:style style:name="P18" style:family="paragraph" style:parent-style-name="Text_20_body">
      <style:paragraph-properties fo:margin-left="0cm" fo:margin-right="0cm" fo:margin-top="0cm" fo:margin-bottom="0cm" style:contextual-spacing="false" fo:line-height="100%" fo:text-indent="0cm" style:auto-text-indent="false" fo:padding="0cm" fo:border="none"/>
      <style:text-properties fo:color="#000000" style:font-name="Open Sans" fo:font-size="13.5pt" fo:font-weight="normal" officeooo:paragraph-rsid="001ae198" style:font-size-asian="12pt" style:font-size-complex="12pt"/>
    </style:style>
    <style:style style:name="P19" style:family="paragraph" style:parent-style-name="Text_20_body">
      <style:paragraph-properties fo:margin-left="0cm" fo:margin-right="0cm" fo:margin-top="0cm" fo:margin-bottom="0cm" style:contextual-spacing="false" fo:line-height="100%" fo:text-indent="0cm" style:auto-text-indent="false" fo:padding="0cm" fo:border="none"/>
      <style:text-properties fo:color="#000000" style:font-name="Open Sans" fo:font-size="12pt" fo:font-weight="normal" style:font-size-asian="12pt" style:font-size-complex="12pt"/>
    </style:style>
    <style:style style:name="P20" style:family="paragraph" style:parent-style-name="Text_20_body">
      <style:paragraph-properties fo:margin-left="0cm" fo:margin-right="0cm" fo:margin-top="0cm" fo:margin-bottom="0cm" style:contextual-spacing="false" fo:line-height="135%" fo:text-align="start" style:justify-single-word="false" fo:text-indent="0cm" style:auto-text-indent="false" fo:padding="0cm" fo:border="none"/>
    </style:style>
    <style:style style:name="P21" style:family="paragraph" style:parent-style-name="Text_20_body">
      <style:paragraph-properties fo:margin-left="0cm" fo:margin-right="0cm" fo:margin-top="0cm" fo:margin-bottom="0cm" style:contextual-spacing="false" fo:orphans="2" fo:widows="2" fo:text-indent="0cm" style:auto-text-indent="false" fo:padding="0cm" fo:border="none"/>
      <style:text-properties officeooo:paragraph-rsid="001ae198"/>
    </style:style>
    <style:style style:name="P22"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fo:padding="0cm" fo:border="none"/>
    </style:style>
    <style:style style:name="P23" style:family="paragraph" style:parent-style-name="Text_20_body">
      <style:paragraph-properties fo:margin-left="0cm" fo:margin-right="0cm" fo:text-indent="0cm" style:auto-text-indent="false"/>
    </style:style>
    <style:style style:name="P24" style:family="paragraph" style:parent-style-name="Text_20_body">
      <style:paragraph-properties fo:margin-left="0cm" fo:margin-right="0cm" fo:orphans="2" fo:widows="2" fo:text-indent="0cm" style:auto-text-indent="false"/>
    </style:style>
    <style:style style:name="P25" style:family="paragraph" style:parent-style-name="Text_20_body">
      <style:paragraph-properties fo:margin-left="0cm" fo:margin-right="0cm" fo:orphans="2" fo:widows="2" fo:text-indent="0cm" style:auto-text-indent="false"/>
      <style:text-properties fo:font-variant="normal" fo:text-transform="none" fo:color="#444444" style:font-name="Montserrat" fo:font-size="10.5pt" fo:letter-spacing="normal" fo:font-style="normal" fo:font-weight="normal"/>
    </style:style>
    <style:style style:name="P26" style:family="paragraph" style:parent-style-name="Text_20_body">
      <style:paragraph-properties fo:margin-left="0cm" fo:margin-right="0cm" fo:orphans="2" fo:widows="2" fo:text-indent="0cm" style:auto-text-indent="false"/>
      <style:text-properties fo:font-variant="normal" fo:text-transform="none" fo:color="#444444" style:font-name="Montserrat" fo:font-size="10.5pt" fo:letter-spacing="normal" fo:font-style="italic" fo:font-weight="normal"/>
    </style:style>
    <style:style style:name="P27" style:family="paragraph" style:parent-style-name="Text_20_body" style:list-style-name="L1">
      <style:paragraph-properties fo:margin-top="0cm" fo:margin-bottom="0.265cm" style:contextual-spacing="false" fo:line-height="100%" fo:padding="0cm" fo:border="none"/>
      <style:text-properties fo:color="#000000" style:font-name="Open Sans" fo:font-size="13.5pt" fo:font-weight="normal"/>
    </style:style>
    <style:style style:name="P28" style:family="paragraph" style:parent-style-name="Heading_20_3">
      <style:paragraph-properties fo:margin-left="0cm" fo:margin-right="0cm" fo:margin-top="0cm" fo:margin-bottom="0cm" style:contextual-spacing="false" fo:orphans="2" fo:widows="2" fo:text-indent="0cm" style:auto-text-indent="false"/>
    </style:style>
    <style:style style:name="P29" style:family="paragraph" style:parent-style-name="Heading_20_3">
      <style:paragraph-properties fo:margin-left="0cm" fo:margin-right="0cm" fo:margin-top="0cm" fo:margin-bottom="0cm" style:contextual-spacing="false" fo:line-height="117%" fo:text-indent="0cm" style:auto-text-indent="false" fo:padding="0cm" fo:border="none"/>
    </style:style>
    <style:style style:name="P30" style:family="paragraph" style:parent-style-name="Heading_20_3">
      <style:paragraph-properties fo:margin-left="0cm" fo:margin-right="0cm" fo:margin-top="0cm" fo:margin-bottom="0cm" style:contextual-spacing="false" fo:line-height="117%" fo:text-indent="0cm" style:auto-text-indent="false" fo:padding="0cm" fo:border="none"/>
      <style:text-properties fo:color="#000000" style:font-name="Open Sans" fo:font-size="19.5pt" fo:font-weight="bold"/>
    </style:style>
    <style:style style:name="P31" style:family="paragraph" style:parent-style-name="Heading_20_2">
      <style:paragraph-properties fo:margin-left="0cm" fo:margin-right="0cm" fo:orphans="2" fo:widows="2" fo:text-indent="0cm" style:auto-text-indent="false"/>
    </style:style>
    <style:style style:name="P32" style:family="paragraph" style:parent-style-name="Heading_20_2">
      <style:paragraph-properties fo:margin-left="0cm" fo:margin-right="0cm" fo:margin-top="0cm" fo:margin-bottom="0cm" style:contextual-spacing="false" fo:orphans="2" fo:widows="2" fo:text-indent="0cm" style:auto-text-indent="false"/>
    </style:style>
    <style:style style:name="P33" style:family="paragraph" style:parent-style-name="Heading_20_2">
      <style:paragraph-properties fo:margin-left="0cm" fo:margin-right="0cm" fo:margin-top="0cm" fo:margin-bottom="0cm" style:contextual-spacing="false" fo:line-height="117%" fo:text-indent="0cm" style:auto-text-indent="false" fo:padding="0cm" fo:border="none"/>
    </style:style>
    <style:style style:name="P34" style:family="paragraph" style:parent-style-name="Heading_20_2">
      <style:paragraph-properties fo:margin-left="0cm" fo:margin-right="0cm" fo:margin-top="0cm" fo:margin-bottom="0cm" style:contextual-spacing="false" fo:line-height="117%" fo:text-indent="0cm" style:auto-text-indent="false" fo:padding="0cm" fo:border="none"/>
      <style:text-properties fo:color="#000000" style:font-name="Open Sans" fo:font-size="19.5pt" fo:font-weight="bold"/>
    </style:style>
    <style:style style:name="T1" style:family="text">
      <style:text-properties officeooo:rsid="00192c16"/>
    </style:style>
    <style:style style:name="T2" style:family="text">
      <style:text-properties fo:font-variant="normal" fo:text-transform="none" fo:color="#000000" style:font-name="Open Sans" fo:font-size="13.5pt" fo:letter-spacing="normal" fo:font-style="normal" fo:font-weight="normal"/>
    </style:style>
    <style:style style:name="T3" style:family="text">
      <style:text-properties fo:font-variant="normal" fo:text-transform="none" fo:color="#000000" style:font-name="Open Sans" fo:font-size="13.5pt" fo:letter-spacing="normal" fo:font-style="normal" fo:font-weight="normal" officeooo:rsid="00192c16"/>
    </style:style>
    <style:style style:name="T4" style:family="text">
      <style:text-properties fo:font-variant="normal" fo:text-transform="none" fo:color="#000000" style:font-name="Roboto" fo:font-size="10.5pt" fo:letter-spacing="normal" fo:font-style="normal" fo:font-weight="normal"/>
    </style:style>
    <style:style style:name="T5" style:family="text">
      <style:text-properties fo:font-variant="normal" fo:text-transform="none" fo:color="#0089ff" style:text-line-through-style="none" fo:letter-spacing="normal" style:text-underline-style="none" style:text-blinking="false" fo:background-color="transparent"/>
    </style:style>
    <style:style style:name="T6" style:family="text">
      <style:text-properties fo:font-variant="normal" fo:text-transform="none" fo:color="#0089ff" style:text-line-through-style="none" fo:letter-spacing="normal" style:text-underline-style="none" style:text-blinking="false" fo:background-color="#ffffff"/>
    </style:style>
    <style:style style:name="T7" style:family="text">
      <style:text-properties fo:font-variant="normal" fo:text-transform="none" fo:color="#444444" style:font-name="Montserrat" fo:letter-spacing="normal" fo:font-style="normal" fo:font-weight="bold"/>
    </style:style>
    <style:style style:name="T8" style:family="text">
      <style:text-properties fo:font-variant="normal" fo:text-transform="none" fo:color="#444444" style:font-name="Montserrat" fo:font-size="10.5pt" fo:letter-spacing="normal" fo:font-style="normal" fo:font-weight="normal"/>
    </style:style>
    <style:style style:name="T9" style:family="text">
      <style:text-properties fo:font-variant="normal" fo:text-transform="none" fo:color="#444444" style:font-name="Montserrat" fo:font-size="10.5pt" fo:letter-spacing="normal" fo:font-style="normal" fo:font-weight="bold"/>
    </style:style>
    <style:style style:name="T10" style:family="text">
      <style:text-properties fo:font-variant="normal" fo:text-transform="none" fo:color="#444444" fo:letter-spacing="normal"/>
    </style:style>
    <style:style style:name="T11" style:family="text">
      <style:text-properties fo:font-variant="normal" fo:text-transform="none" fo:color="#b8312f" style:font-name="Montserrat" fo:font-size="10.5pt" fo:letter-spacing="normal" fo:font-style="normal" fo:font-weight="bold"/>
    </style:style>
    <style:style style:name="T12" style:family="text">
      <style:text-properties fo:font-variant="normal" fo:text-transform="none" fo:color="#3763c2" style:text-line-through-style="none" style:font-name="Roboto" fo:font-size="10.5pt" fo:letter-spacing="normal" fo:font-style="normal" style:text-underline-style="none" fo:font-weight="normal" style:text-blinking="false"/>
    </style:style>
    <style:style style:name="T13" style:family="text">
      <style:text-properties fo:font-variant="normal" fo:text-transform="none" fo:color="#31708f" style:font-name="Montserrat" fo:font-size="10.5pt" fo:letter-spacing="normal" fo:font-style="normal" fo:font-weight="normal" fo:background-color="#d9edf7"/>
    </style:style>
    <style:style style:name="T14" style:family="text">
      <style:text-properties fo:font-variant="normal" fo:text-transform="none" fo:color="#31708f" style:font-name="Montserrat" fo:font-size="10.5pt" fo:letter-spacing="normal" fo:font-style="normal" fo:font-weight="bold" fo:background-color="#d9edf7"/>
    </style:style>
    <style:style style:name="T15" style:family="text">
      <style:text-properties fo:color="#000000" style:font-name="Open Sans" fo:font-size="19.5pt" fo:font-weight="bold"/>
    </style:style>
    <style:style style:name="T16" style:family="text">
      <style:text-properties fo:font-weight="bold"/>
    </style:style>
    <style:style style:name="T17" style:family="text">
      <style:text-properties fo:font-weight="bold" style:font-weight-asian="bold" style:font-weight-complex="bold"/>
    </style:style>
    <style:style style:name="T18" style:family="text">
      <style:text-properties fo:color="#0083cd" style:text-line-through-style="none" style:font-name="Open Sans" fo:font-size="16.5pt" style:text-underline-style="solid" style:text-underline-width="auto" style:text-underline-color="font-color" fo:font-weight="bold" style:text-blinking="false"/>
    </style:style>
    <style:style style:name="T19" style:family="text">
      <style:text-properties officeooo:rsid="001ae198"/>
    </style:style>
    <style:style style:name="T20" style:family="text">
      <style:text-properties fo:font-size="12pt"/>
    </style:style>
    <style:style style:name="T21" style:family="text">
      <style:text-properties fo:font-size="12pt" style:font-size-asian="12pt" style:font-size-complex="12pt"/>
    </style:style>
    <style:style style:name="T22" style:family="text">
      <style:text-properties fo:font-size="15pt" fo:font-weight="bold" style:font-size-asian="15pt" style:font-weight-asian="bold" style:font-size-complex="15pt" style:font-weight-complex="bold"/>
    </style:style>
    <style:style style:name="T23" style:family="text">
      <style:text-properties officeooo:rsid="001b39d9"/>
    </style:style>
    <style:style style:name="T24" style:family="text">
      <style:text-properties fo:language="ru" fo:country="RU" officeooo:rsid="001b39d9"/>
    </style:style>
    <style:style style:name="fr1" style:family="graphic" style:parent-style-name="Frame">
      <style:graphic-properties fo:margin-left="0.529cm" fo:margin-right="0.529cm" fo:margin-top="0cm" fo:margin-bottom="0cm" style:wrap="right" style:number-wrapped-paragraphs="no-limit" style:vertical-pos="top" style:vertical-rel="paragraph-content" style:horizontal-pos="left" style:horizontal-rel="paragraph" fo:padding="0cm" fo:border="none"/>
    </style:style>
    <style:style style:name="Sect1" style:family="section">
      <style:section-properties fo:margin-left="0cm" fo:margin-right="0cm" style:editable="false">
        <style:columns fo:column-count="1" fo:column-gap="0cm"/>
      </style:section-properties>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Как подготовиться к устному собеседованию</text:span></text:p>
      <text:p text:style-name="P3"><text:span text:style-name="T3">Собеседование проверяет, умеет ли выпускник применять на практике все те знания, которые ему давали в школе в течение 9 лет. Для этого ему нужно выполнить три задания, продемонстрировать свои коммуникативные навыки и умение анализировать текст.</text:span><text:span text:style-name="T1"> </text:span></text:p>
      <text:p text:style-name="P3"><text:span text:style-name="T3">Чтобы пройти собеседование, необходимо набрать 10 первичных баллов и выше из 19. При этом почти 8 баллов дается за соблюдение норм современного литературного русского языка. Поэтому для успеха нужно следить за речью, правильно ставить ударения (не знаете, как правильно произносится слово, — подыщите ему синоним!), избегать просторечий и жаргонизмов и постараться избегать односложных ответов. Всего на экзамен отводится 15-16 минут, так что долго вещать не придется!</text:span><text:span text:style-name="T1"> </text:span></text:p>
      <text:p text:style-name="P2"><text:span text:style-name="T19">Структура собеседования </text:span></text:p>
      <text:section text:style-name="Sect1" text:name="rec111081305">
        <text:p text:style-name="P4"><draw:frame draw:style-name="fr1" draw:name="Врезка2" text:anchor-type="paragraph" svg:width="17.616cm" draw:z-index="0"><draw:text-box fo:min-height="9.257cm"><text:p text:style-name="P19">Всего собеседование состоит из четырех частей. В первой части необходимо прочитать приведенный текст вслух и с выражением. При этом на подготовку дается 2 минуты — за это время надо пробежаться по тексту и обратить внимание на имена и фамилии, а также новые и незнакомые слова. В некоторых из них указано ударение — важно прочитать его правильно!<text:line-break/><text:line-break/>Второе задание — это пересказ прочитанного текста. В этом задании приводится цитата, которую тоже нужно включить в пересказ. На подготовку дается 2 минуты, а чтобы было проще, можно делать заметки для себя. Сам текст при пересказе заберут, а вот цитату и заметки можно использовать.</text:p><text:p text:style-name="P18"><text:span text:style-name="T20">Третье задание — это монолог. Ученику дается карточка с фотографией, которую нужно подробно описать. На подготовку дается 1 минута, при этом сам монолог должен длиться не дольше 3 минут. Так что растягивать не стоит, но и правило "Краткость — сестра таланта" тут не сработает: нужно сказать не меньше 10 фраз.</text:span><text:line-break/>Последнее задание — это диалог. Школьнику дается на выбор три темы, из которых нужно выбрать одну. Каждая тема предполагает разный тип речи — где-то потребуется порассуждать, где-то — рассказать о своем опыте или описать событие.</text:p></draw:text-box></draw:frame></text:p>
      </text:section>
      <text:p text:style-name="Standard"><draw:frame draw:style-name="fr1" draw:name="Врезка4" text:anchor-type="paragraph" svg:width="20.108cm" draw:z-index="1"><draw:text-box fo:min-height="0.041cm"><text:h text:style-name="P30" text:outline-level="3">Чтение текста</text:h></draw:text-box></draw:frame></text:p>
      <text:p text:style-name="P9"><text:span text:style-name="T2">По словам разработчиков собеседования, тексты для этого задания подбирались таким образом, чтобы подросткам самим интересно было их читать. В основном это исторические события и персоны, любопытные факты. В этом задании стоит быть аккуратнее с произношением числительных (они написаны числами) и названиями.</text:span><text:line-break/><text:span text:style-name="T2">Всего чтение текста оценивается в 2 первичных балла: 1 балл за соблюдение пунктуации и ещё 1 за правильный темп чтения. Тараторить не стоит, но и чтение по слогам экзаменатора не впечатлит.</text:span> </text:p>
      <text:p text:style-name="P5"><draw:frame draw:style-name="fr1" draw:name="Врезка5" text:anchor-type="paragraph" svg:width="20.108cm" draw:z-index="3"><draw:text-box fo:min-height="0.041cm"><text:h text:style-name="P30" text:outline-level="3">Пересказ текста</text:h></draw:text-box></draw:frame></text:p>
      <text:section text:style-name="Sect1" text:name="rec111081308">
        <text:p text:style-name="P4"><draw:frame draw:style-name="fr1" draw:name="Врезка6" text:anchor-type="paragraph" svg:width="20.108cm" draw:z-index="2"><draw:text-box fo:min-height="0.041cm"><text:p text:style-name="P17">В этом задании важно рассказать своими словами именно то, что было написано в тексте. Свои мысли и знания по теме стоит оставить при себе — проверяется не общий кругозор, а понимание прочитанного. Но и пытаться заучить текст за 2 минуты, которые даются на подготовку, тоже не надо.<text:line-break/>Чтобы набрать максимальный балл, можно делать пометки — выписать микротемы, которые указаны в тексте, ключевые факты и цифры и говорить с опорой на эти пометки.<text:line-break/>Всего за это задание дается 5 баллов: по баллу за сохранение всех ключевых тем, за фактическую точность, за использование высказывания и цитирование без ошибок.</text:p></draw:text-box></draw:frame><text:soft-page-break/></text:p>
      </text:section>
      <text:p text:style-name="P5"><draw:frame draw:style-name="fr1" draw:name="Врезка7" text:anchor-type="paragraph" svg:width="20.108cm" draw:z-index="4"><draw:text-box fo:min-height="0.041cm"><text:h text:style-name="P33" text:outline-level="2"><text:span text:style-name="Strong_20_Emphasis"><text:span text:style-name="T15">Монолог</text:span></text:span></text:h></draw:text-box></draw:frame><draw:frame draw:style-name="fr1" draw:name="Врезка8" text:anchor-type="paragraph" svg:width="20.108cm" draw:z-index="5"><draw:text-box fo:min-height="0.041cm"><text:p text:style-name="P19">Казалось бы, что сложного — описать картинку? Но и к этому заданию нужно подготовиться. Говорить придется 2-3 минуты, так что лучше потренироваться дома с таймером, чтобы примерно понять, сколько всего можно произнести за это время. Сказать нужно не меньше 10 фраз.<text:line-break/>Всего монолог оценивается в 3 балла. По 1 баллу дается за решение коммуникативной задачи (те самые минимальные 10 фраз), последовательность и связность, а также за соблюдение условий речевой ситуации. То есть нужно не делиться своими мыслями и рассуждениями, а именно описывать картинку.</text:p></draw:text-box></draw:frame></text:p>
      <text:section text:style-name="Sect1" text:name="rec354748824">
        <text:p text:style-name="P4"><draw:frame draw:style-name="fr1" draw:name="Врезка9" text:anchor-type="paragraph" svg:width="6.879cm" draw:z-index="6"><draw:text-box fo:min-height="0.041cm"><text:p text:style-name="P23"/></draw:text-box></draw:frame><draw:frame draw:style-name="fr1" draw:name="Врезка10" text:anchor-type="paragraph" svg:width="12.171cm" draw:z-index="7"><draw:text-box fo:min-height="0.041cm"><text:p text:style-name="P20"><text:span text:style-name="T18"/></text:p></draw:text-box></draw:frame></text:p>
      </text:section>
      <text:p text:style-name="Standard"><draw:frame draw:style-name="fr1" draw:name="Врезка11" text:anchor-type="paragraph" svg:width="20.108cm" draw:z-index="11"><draw:text-box fo:min-height="0.041cm"><text:h text:style-name="P29" text:outline-level="3"><text:span text:style-name="Strong_20_Emphasis"><text:span text:style-name="T15">Диалог</text:span></text:span></text:h></draw:text-box></draw:frame></text:p>
      <text:section text:style-name="Sect1" text:name="rec111082001">
        <text:p text:style-name="P4"><draw:frame draw:style-name="fr1" draw:name="Врезка12" text:anchor-type="paragraph" svg:width="20.108cm" draw:z-index="8"><draw:text-box fo:min-height="0.041cm"><text:p text:style-name="P17"><text:span text:style-name="T21">Для этого задания нужно выбрать одну из трех предложенных тем. Экзаменатор будет задавать вопросы, на которые нужно дать развернутые ответы. Это оценивается в 2 балла. Но и затягивать ответы, превращая это в монолог, тоже не стоит — иначе будет нарушен критерий соблюдения речевых условий</text:span>.</text:p></draw:text-box></draw:frame></text:p>
      </text:section>
      <text:section text:style-name="Sect1" text:name="rec111083152">
        <text:p text:style-name="P4"><text:bookmark text:name="kriterii-otsenki"/></text:p>
      </text:section>
      <text:section text:style-name="Sect1" text:name="rec111082080">
        <text:p text:style-name="P4"><draw:frame draw:style-name="fr1" draw:name="Врезка13" text:anchor-type="paragraph" svg:width="20.108cm" draw:z-index="9"><draw:text-box fo:min-height="0.041cm"><text:h text:style-name="P34" text:outline-level="2">Критерии оценки собеседования</text:h></draw:text-box></draw:frame></text:p>
      </text:section>
      <text:section text:style-name="Sect1" text:name="rec111082091">
        <text:p text:style-name="P4"><draw:frame draw:style-name="fr1" draw:name="Врезка14" text:anchor-type="paragraph" svg:width="20.108cm" draw:z-index="10"><draw:text-box fo:min-height="0.041cm"><text:p text:style-name="P19">Помимо этих критериев, экзаменаторы оценивают ещё и соблюдение норм русского языка. Здесь можно набрать 8 баллов. По этим параметрам задания оцениваются блоками: 4 балла — за чтение и пересказ, 4 балла — за монолог и диалог.<text:line-break/><text:line-break/>В первом блоке оценивается грамотность речи по четырем пунктам: наличие грамматических, орфоэпических и речевых ошибок, а также искажений слов. Каждый из этих пунктов оценивается в 1 балл. То есть неважно, один раз ты ошибся в ударении или несколько, — баллы снижают за сам факт.</text:p></draw:text-box></draw:frame></text:p>
      </text:section>
      <text:p text:style-name="Standard"><draw:frame draw:style-name="fr1" draw:name="Врезка15" text:anchor-type="paragraph" svg:width="20.108cm" draw:z-index="14"><draw:text-box fo:min-height="0.041cm"><text:p text:style-name="P17">Во втором блоке учитываются грамматические, речевые и орфоэпические ошибки, а также речевое оформление. За последний пункт балл снижается, если школьник говорит простыми односложными предложениями и не блещет богатым словарным запасом.</text:p></draw:text-box></draw:frame></text:p>
      <text:section text:style-name="Sect1" text:name="rec111083296">
        <text:p text:style-name="P4"><text:bookmark text:name="temy-sobesedovaniya"/></text:p>
      </text:section>
      <text:section text:style-name="Sect1" text:name="rec111081312">
        <text:p text:style-name="P4"><draw:frame draw:style-name="fr1" draw:name="Врезка16" text:anchor-type="paragraph" svg:width="20.108cm" draw:z-index="12"><draw:text-box fo:min-height="0.041cm"><text:h text:style-name="P34" text:outline-level="2">Темы собеседования</text:h></draw:text-box></draw:frame></text:p>
      </text:section>
      <text:section text:style-name="Sect1" text:name="rec111081313">
        <text:p text:style-name="P4"><draw:frame draw:style-name="fr1" draw:name="Врезка17" text:anchor-type="paragraph" svg:width="20.108cm" draw:z-index="13"><draw:text-box fo:min-height="0.041cm"><text:p text:style-name="P17">В основном темы для диалога касаются повседневных вещей и бытовых ситуаций. Так что не нужно быть отличником по всем предметам, чтобы успешно пройти собеседование. Например, в демоверсии предлагались следующие темы:</text:p><text:list xml:id="list3717216798454660422" text:style-name="L1"><text:list-item><text:p text:style-name="P27">Прогулка (на основе описания фотографии).</text:p></text:list-item><text:list-item><text:p text:style-name="P27">Посещение музея (повествование на основе жизненного опыта).</text:p></text:list-item><text:list-item><text:p text:style-name="P27">Почему важно правильно питаться? (рассуждение по поставленному вопросу).</text:p></text:list-item></text:list></draw:text-box></draw:frame><text:soft-page-break/></text:p>
      </text:section>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0"/>
      <text:p text:style-name="P10"/>
      <text:p text:style-name="P10"/>
      <text:p text:style-name="P10"/>
      <text:p text:style-name="P10"><text:soft-page-break/>Часть 1<text:line-break/>Внимание! Для выполнения заданий 1 и 2 используется один и тот же текст.</text:p>
      <text:h text:style-name="P31" text:outline-level="2"><text:bookmark text:name="hmenu-1"/><text:a xlink:type="simple" xlink:href="https://rustutors.ru/ustsobes/ustvar/2627-itogovoe-sobesedovanie-2022-variant-21-o-shaljapine.html#hmenu-item-1"><text:span text:style-name="T5">↑</text:span></text:a><text:span text:style-name="T10"> </text:span><text:span text:style-name="T7">Задание 1. Чтение текста (о Шаляпине)</text:span></text:h>
      <text:p text:style-name="P24"><text:span text:style-name="T8">Выразительно прочитайте вслух текст о русском оперном певце Фёдоре Ивановиче Шаля́пине (1873–1938)</text:span><text:line-break/><text:span text:style-name="T8">У Вас есть 2 минуты на подготовку.</text:span></text:p>
      <text:p text:style-name="P25">Большой и Марии́нский театры завидовали более скромной Московской частной русской опере, где взошла звезда самого, пожалуй, известного русского баса всех времен. Фёдор Иванович Шаля́пин солировал и в главных театрах страны – Большой сманил Фёдора Ивановича уже через три года после его поступления в частную оперу. В числе лучших его оперных партий – Мефисто́фель, Борис Годунов, Иван Грозный, Сусанин.<text:line-break/>Мощь и красоту голоса, а также актёрское мастерство Шаля́пина оценили сначала в Москве, затем в Петербурге, а в 1901 году пришел первый зарубежный успех – он солировал в Милане на сцене «Ла Ска́ла». <text:line-break/>В последующие 15 лет Шаляпин по-настоящему набирает мощь и на родине, и за границей. Невероятные палитры вокальных интонаций, бархатистый, мягкий тембр ставили его на голову выше всех в музыкальной иерархии. Он был ударной артиллерией во время легендарных «Русских сезонов», которые устраивал в начале XX века в Европе Сергей Дя́гилев, отрывший многих талантливых артистов балета, композиторов и художников.<text:line-break/>События 1917 года не могли не затронуть Шаля́пина, хотя он делал все, чтобы быть как можно дальше от политики. Несмотря на то что советская власть присвоила ему звание народного артиста республики, а в 1918 году и вовсе назначила худруко́м Марии́нского театра, Шаля́пин покинул страну, которую любил, но в которую так и не вернулся.</text:p>
      <text:p text:style-name="P24"><text:span text:style-name="T8">(198 слов)</text:span><text:bookmark text:name="aswift_1_expand"/><text:bookmark text:name="aswift_1_anchor"/><text:bookmark text:name="hmenu-2"/><text:a xlink:type="simple" xlink:href="https://rustutors.ru/ustsobes/ustvar/2627-itogovoe-sobesedovanie-2022-variant-21-o-shaljapine.html#hmenu-item-2"><text:span text:style-name="T5">↑</text:span></text:a><text:span text:style-name="T10"> </text:span><text:span text:style-name="T7">Задание 2. Пересказ текста с привлечением цитаты (о Шаляпине)</text:span></text:p>
      <text:p text:style-name="P25">Перескажите прочитанный Вами текст о Фёдоре Ивановиче Шаляпине, включив в пересказ слова его друга, известного композитора Сергея Васильевича Рахма́нинова:</text:p>
      <text:p text:style-name="P26">«Шаляпин никогда не умрет. Умереть не может. Ибо он, этот чудо-артист, с истинно сказочным дарованием, незабываем... Для будущих поколений он будет легендой».</text:p>
      <text:p text:style-name="P25">Подумайте, где лучше использовать слова Сергея Васильевича в пересказе.</text:p>
      <text:p text:style-name="P24"><text:span text:style-name="T8">Вы можете использовать любые способы цитирования.У Вас есть 2 минуты на подготовку.При необходимости Вы можете использовать черновик.</text:span></text:p>
      <text:p text:style-name="P24"><text:span text:style-name="T11">Часть 2</text:span><text:line-break/><text:span text:style-name="T11">Внимание! Задания 3 и 4 не связаны с заданиями 1 и 2. Для выполнения заданий 3 и 4 Вам необходимо выбрать одну из предложенных тем беседы.</text:span></text:p>
      <text:p text:style-name="P21"><text:span text:style-name="T13">Выберите одну из предложенных тем беседы:<text:line-break/></text:span><text:span text:style-name="T14">ТЕМА 1.</text:span><text:span text:style-name="T13"> Музей. (на основе описания фотографии)<text:line-break/></text:span><text:span text:style-name="T14">ТЕМА 2.</text:span><text:span text:style-name="T13"> Экскурсия. (повествование на основе жизненного опыта)<text:line-break/></text:span><text:span text:style-name="T14">ТЕМА 3.</text:span><text:span text:style-name="T13"> Какого человека можно назвать настоящим другом? (рассуждение по поставленному вопросу)<text:line-break/>У Вас есть 1 минута на подготовку.<text:line-break/>Ваше высказывание должно занимать не более 3 минут.</text:span></text:p>
      <text:p text:style-name="P21"><text:bookmark text:name="hmenu-3"/><text:a xlink:type="simple" xlink:href="https://rustutors.ru/ustsobes/ustvar/2627-itogovoe-sobesedovanie-2022-variant-21-o-shaljapine.html#hmenu-item-3"><text:span text:style-name="T5">↑</text:span></text:a><text:span text:style-name="T10"> </text:span><text:span text:style-name="T7">Задание 3. Монологическое высказывание.</text:span></text:p>
      <text:p text:style-name="P15"><text:span text:style-name="T8">Используя карточку участника собеседования, выполните задание.</text:span><text:line-break/><text:span text:style-name="T8">У Вас есть 1 минута на подготовку.</text:span><text:line-break/><text:span text:style-name="T8">Ваше высказывание должно занимать не более 3 минут.</text:span></text:p>
      <text:h text:style-name="P32" text:outline-level="2"><text:span text:style-name="T10"> </text:span><text:span text:style-name="T7">Задание 4. Диалог.</text:span></text:h>
      <text:p text:style-name="P15"><text:span text:style-name="T8">Во время беседы Вам будут заданы вопросы по Выбранной Вами теме. Пожалуйста, дайте полные ответы на вопросы, заданные собеседником.</text:span><text:bookmark text:name="hmenu-5"/><text:a xlink:type="simple" xlink:href="https://rustutors.ru/ustsobes/ustvar/2627-itogovoe-sobesedovanie-2022-variant-21-o-shaljapine.html#hmenu-item-5"><text:span text:style-name="T5">↑</text:span></text:a><text:span text:style-name="T10"> </text:span><text:span text:style-name="T7">Карточка участника собеседования</text:span></text:p>
      <text:h text:style-name="P28" text:outline-level="3"><text:bookmark text:name="hmenu-6"/><text:a xlink:type="simple" xlink:href="https://rustutors.ru/ustsobes/ustvar/2627-itogovoe-sobesedovanie-2022-variant-21-o-shaljapine.html#hmenu-item-6"><text:span text:style-name="T5">↑</text:span></text:a><text:span text:style-name="T10"> </text:span><text:span text:style-name="T7">Задание 3. Тема 1. Музей</text:span><text:line-break/><text:span text:style-name="T8">Опишите фотографию.</text:span><text:line-break/><text:span text:style-name="T10"> </text:span><text:span text:style-name="T9">Не забудьте описать:</text:span></text:h>
      <text:list xml:id="list5396547229481491656" text:style-name="L2">
        <text:list-item>
          <text:p text:style-name="P11">Кто изображен на фотографии;</text:p>
        </text:list-item>
        <text:list-item>
          <text:p text:style-name="P11">Место действия, внешний вид людей;</text:p>
        </text:list-item>
        <text:list-item>
          <text:p text:style-name="P11">Чем они заняты;</text:p>
        </text:list-item>
        <text:list-item>
          <text:p text:style-name="P11"><text:soft-page-break/>Какое настроение у детей на фотографии.</text:p>
        </text:list-item>
      </text:list>
      <text:p text:style-name="P15"><text:span text:style-name="T8">У Вас есть 1 минута на подготовку.</text:span><text:line-break/><text:span text:style-name="T8">Ваше Высказывание должно занимать не более 3 минут. </text:span></text:p>
      <text:h text:style-name="P28" text:outline-level="3"><text:bookmark text:name="hmenu-7"/><text:a xlink:type="simple" xlink:href="https://rustutors.ru/ustsobes/ustvar/2627-itogovoe-sobesedovanie-2022-variant-21-o-shaljapine.html#hmenu-item-7"><text:span text:style-name="T5">↑</text:span></text:a><text:span text:style-name="T10"> </text:span><text:span text:style-name="T7">Задание 3. Тема 2. Экскурсия</text:span><text:line-break/><text:span text:style-name="T8">Расскажите об экскурсии, которая произвела на вас впечатление.</text:span><text:line-break/><text:span text:style-name="T9">Не забудьте рассказать:</text:span></text:h>
      <text:list xml:id="list5369937333501603383" text:style-name="L3">
        <text:list-item>
          <text:p text:style-name="P12">Когда состоялась экскурсия? Куда вы ходили?</text:p>
        </text:list-item>
        <text:list-item>
          <text:p text:style-name="P12">Кто организовывал экскурсию?</text:p>
        </text:list-item>
        <text:list-item>
          <text:p text:style-name="P12">Чем Вам была интересна/ полезна экскурсия?</text:p>
        </text:list-item>
        <text:list-item>
          <text:p text:style-name="P12">Вы могли бы порекомендовать друзьям эту экскурсию? Почему?</text:p>
        </text:list-item>
      </text:list>
      <text:p text:style-name="P15"><text:span text:style-name="T8">У Вас есть 1 минута на подготовку.</text:span><text:line-break/><text:span text:style-name="T8">Ваше Высказывание должно занимать не более 3 минут.</text:span></text:p>
      <text:h text:style-name="P28" text:outline-level="3"><text:bookmark text:name="hmenu-8"/><text:a xlink:type="simple" xlink:href="https://rustutors.ru/ustsobes/ustvar/2627-itogovoe-sobesedovanie-2022-variant-21-o-shaljapine.html#hmenu-item-8"><text:span text:style-name="T5">↑</text:span></text:a><text:span text:style-name="T10"> </text:span><text:span text:style-name="T7">Задание 3. Тема 3. Какого человека можно назвать настоящим другом?</text:span></text:h>
      <text:p text:style-name="P14">Не забудьте дать ответы на следующие вопросы:</text:p>
      <text:list xml:id="list413907753046361705" text:style-name="L4">
        <text:list-item>
          <text:p text:style-name="P13">Что значит дружба?</text:p>
        </text:list-item>
        <text:list-item>
          <text:p text:style-name="P13">Почему не каждого знакомого человека можно назвать другом?</text:p>
        </text:list-item>
        <text:list-item>
          <text:p text:style-name="P13">Есть ли у Вас настоящие друзья?</text:p>
        </text:list-item>
      </text:list>
      <text:p text:style-name="P15"><text:span text:style-name="T8">У Вас есть 1 минута на подготовку.</text:span><text:line-break/><text:span text:style-name="T10"> </text:span><text:span text:style-name="T8">Ваше Высказывание должно занимать не более 3 минут.</text:span> </text:p>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15"/>
      <text:p text:style-name="P24"/>
      <text:p text:style-name="P24"/>
      <text:p text:style-name="P24"/>
      <text:p text:style-name="P24"/>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7"><text:soft-page-break/><text:span text:style-name="T17">Расписание итогового собеседования 2022 ОГЭ (гиа) по русскому языку</text:span> <text:s/><text:span text:style-name="T23">9 </text:span><text:span text:style-name="T24">класс </text:span></text:p>
      <text:p text:style-name="P8">Итоговое собеседование по русскому языку в основной срок пройдёт <text:span text:style-name="T17">9 февраля 2022 года.</text:span> Дополнительные сроки: <text:span text:style-name="T17">9 марта 2022 года и 16 мая 2022 года.</text:span> Повторно допускаются к итоговому собеседованию в текущем учебном году в дополнительные сроки следующие категории обучающихся: → получившие по итоговому собеседованию неудовлетворительный результат («незачёт»); → не явившиеся на итоговое собеседование по уважительным причинам (болезнь или иные обстоятельства), подтвержденным документально; → не завершившие итоговое собеседование по уважительным причинам (болезнь или иные обстоятельства), подтвержденным документально; удаленные с итогового собеседования за нарушение Порядка проведения.</text:p>
      <text:p text:style-name="P22"><text:span text:style-name="T12"/></text:p>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
      <text:p text:style-name="P24"><text:soft-page-break/></text:p>
      <text:p text:style-name="P24"/>
      <text:p text:style-name="P24"/>
      <text:p text:style-name="P24"/>
      <text:p text:style-name="P24"/>
      <text:p text:style-name="P24"/>
      <table:table table:name="Таблица1" table:style-name="Таблица1">
        <table:table-column table:style-name="Таблица1.A" table:number-columns-repeated="3"/>
        <table:table-row>
          <table:table-cell table:style-name="Таблица1.A1" office:value-type="string">
            <text:p text:style-name="Table_20_Contents"/>
          </table:table-cell>
          <table:table-cell table:style-name="Таблица1.A1" office:value-type="string">
            <text:p text:style-name="Table_20_Contents"/>
          </table:table-cell>
          <table:table-cell table:style-name="Таблица1.C1" office:value-type="string">
            <text:p text:style-name="Table_20_Contents"/>
          </table:table-cell>
        </table:table-row>
        <table:table-row>
          <table:table-cell table:style-name="Таблица1.A2" office:value-type="string">
            <text:p text:style-name="Table_20_Contents"/>
          </table:table-cell>
          <table:table-cell table:style-name="Таблица1.A2" office:value-type="string">
            <text:p text:style-name="Table_20_Contents"/>
          </table:table-cell>
          <table:table-cell table:style-name="Таблица1.C2" office:value-type="string">
            <text:p text:style-name="Table_20_Contents"/>
          </table:table-cell>
        </table:table-row>
        <table:table-row>
          <table:table-cell table:style-name="Таблица1.A2" office:value-type="string">
            <text:p text:style-name="Table_20_Contents"/>
          </table:table-cell>
          <table:table-cell table:style-name="Таблица1.A2" office:value-type="string">
            <text:p text:style-name="Table_20_Contents"/>
          </table:table-cell>
          <table:table-cell table:style-name="Таблица1.C2" office:value-type="string">
            <text:p text:style-name="Table_20_Contents"/>
          </table:table-cell>
        </table:table-row>
        <table:table-row>
          <table:table-cell table:style-name="Таблица1.A2" office:value-type="string">
            <text:p text:style-name="Table_20_Contents"/>
          </table:table-cell>
          <table:table-cell table:style-name="Таблица1.A2" office:value-type="string">
            <text:p text:style-name="Table_20_Contents"/>
          </table:table-cell>
          <table:table-cell table:style-name="Таблица1.C2" office:value-type="string">
            <text:p text:style-name="Table_20_Contents"/>
          </table:table-cell>
        </table:table-row>
        <table:table-row>
          <table:table-cell table:style-name="Таблица1.A2" office:value-type="string">
            <text:p text:style-name="Table_20_Contents"/>
          </table:table-cell>
          <table:table-cell table:style-name="Таблица1.A2" office:value-type="string">
            <text:p text:style-name="Table_20_Contents"/>
          </table:table-cell>
          <table:table-cell table:style-name="Таблица1.C2" office:value-type="string">
            <text:p text:style-name="Table_20_Contents"/>
          </table:table-cell>
        </table:table-row>
        <table:table-row>
          <table:table-cell table:style-name="Таблица1.A2" office:value-type="string">
            <text:p text:style-name="Table_20_Contents"/>
          </table:table-cell>
          <table:table-cell table:style-name="Таблица1.A2" office:value-type="string">
            <text:p text:style-name="Table_20_Contents"/>
          </table:table-cell>
          <table:table-cell table:style-name="Таблица1.C2" office:value-type="string">
            <text:p text:style-name="Table_20_Contents"/>
          </table:table-cell>
        </table:table-row>
      </table:table>
      <text:p text:style-name="P2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Montserrat" svg:font-family="Montserrat, sans-serif"/>
    <style:font-face style:name="Open Sans" svg:font-family="'Open Sans', Arial, sans-serif"/>
    <style:font-face style:name="OpenSymbol" svg:font-family="OpenSymbol"/>
    <style:font-face style:name="Roboto" svg:font-family="Roboto, Aria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en" fo:country="US" style:letter-kerning="true" style:font-name-asian="Andale Sans UI" style:font-size-asian="12pt" style:language-asian="en" style:country-asian="US" style:font-name-complex="Tahoma"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size="14pt" style:font-name-asian="Andale Sans UI" style:font-size-asian="14pt" style:font-name-complex="Tahoma"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egoe UI" style:font-size-asian="14pt" style:font-weight-asian="bold" style:font-name-complex="Tahoma" style:font-size-complex="1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egoe UI" style:font-size-asian="18pt" style:font-weight-asian="bold" style:font-name-complex="Tahoma" style:font-size-complex="18pt" style:font-weight-complex="bold"/>
    </style:style>
    <style:style style:name="Table_20_Contents" style:display-name="Table Contents" style:family="paragraph" style:parent-style-name="Standard" style:class="extra">
      <style:paragraph-properties text:number-lines="false" text:line-number="0"/>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INS" style:family="text"/>
    <style:style style:name="Bullet_20_Symbols" style:display-name="Bullet Symbols" style:family="text">
      <style:text-properties style:font-name="OpenSymbol" style:font-name-asian="OpenSymbol" style:font-name-complex="OpenSymbol"/>
    </style:style>
    <style:style style:name="Frame" style:family="graphic">
      <style:graphic-properties text:anchor-type="as-char" svg:y="0cm" style:wrap="none" style:vertical-pos="middle" style:vertical-rel="li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0.9cm" fo:margin-bottom="0.845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4-16T11:32:02.64</meta:creation-date>
    <meta:editing-duration>PT35S</meta:editing-duration>
    <meta:editing-cycles>3</meta:editing-cycles>
    <meta:generator>LibreOffice/4.0.1.2$Windows_x86 LibreOffice_project/84102822e3d61eb989ddd325abf1ac077904985</meta:generator>
    <dc:date>2022-01-18T18:13:04.46</dc:date>
    <meta:print-date>2022-01-18T12:59:52.84</meta:print-date>
    <meta:document-statistic meta:table-count="1" meta:image-count="0" meta:object-count="0" meta:page-count="7" meta:paragraph-count="57" meta:word-count="1446" meta:character-count="9863" meta:non-whitespace-character-count="8456"/>
    <meta:user-defined meta:name="Info 1"/>
    <meta:user-defined meta:name="Info 2"/>
    <meta:user-defined meta:name="Info 3"/>
    <meta:user-defined meta:name="Info 4"/>
  </office:meta>
</office:document-meta>
</file>